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A000000C866159FE1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ulka1" style:family="table">
      <style:table-properties style:width="3.598cm" table:align="left"/>
    </style:style>
    <style:style style:name="Tabulka1.A" style:family="table-column">
      <style:table-column-properties style:column-width="3.598cm"/>
    </style:style>
    <style:style style:name="Tabulka1.A1" style:family="table-cell">
      <style:table-cell-properties fo:padding="0.097cm" fo:border="0.5pt solid #000000"/>
    </style:style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Text_20_body">
      <style:paragraph-properties fo:text-align="center" style:justify-single-word="false"/>
      <style:text-properties officeooo:paragraph-rsid="0010f9d2"/>
    </style:style>
    <style:style style:name="P3" style:family="paragraph" style:parent-style-name="Text_20_body">
      <style:paragraph-properties fo:text-align="justify" style:justify-single-word="false"/>
      <style:text-properties style:font-name="Times New Roman" fo:font-size="14pt" style:font-size-asian="14pt" style:font-size-complex="14pt"/>
    </style:style>
    <style:style style:name="P4" style:family="paragraph" style:parent-style-name="Text_20_body">
      <style:paragraph-properties fo:text-align="start" style:justify-single-word="false"/>
      <style:text-properties style:font-name="Times New Roman" fo:font-size="14pt" style:font-size-asian="14pt" style:font-size-complex="14pt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Text_20_body">
      <style:text-properties style:font-name="Times New Roman" fo:font-size="14pt" style:font-size-asian="14pt" style:font-size-complex="14pt"/>
    </style:style>
    <style:style style:name="P7" style:family="paragraph" style:parent-style-name="Text_20_body">
      <style:text-properties officeooo:paragraph-rsid="001a05bd"/>
    </style:style>
    <style:style style:name="P8" style:family="paragraph" style:parent-style-name="Text_20_body">
      <style:text-properties style:font-name="Times New Roman" fo:font-size="14pt" officeooo:paragraph-rsid="001b8fbd" style:font-size-asian="14pt" style:font-size-complex="14pt"/>
    </style:style>
    <style:style style:name="P9" style:family="paragraph" style:parent-style-name="Text_20_body">
      <style:text-properties officeooo:paragraph-rsid="001b8fbd"/>
    </style:style>
    <style:style style:name="P10" style:family="paragraph" style:parent-style-name="Text_20_body">
      <style:text-properties style:font-name="Times New Roman" fo:font-size="14pt" officeooo:paragraph-rsid="0018a1fe" style:font-size-asian="14pt" style:font-size-complex="14pt"/>
    </style:style>
    <style:style style:name="P11" style:family="paragraph" style:parent-style-name="Text_20_body">
      <style:paragraph-properties fo:text-align="center" style:justify-single-word="false"/>
      <style:text-properties officeooo:paragraph-rsid="001c88d9"/>
    </style:style>
    <style:style style:name="P12" style:family="paragraph" style:parent-style-name="Text_20_body">
      <style:text-properties style:font-name="Times New Roman" fo:font-size="11pt" officeooo:paragraph-rsid="001c88d9" style:font-size-asian="11pt" style:font-size-complex="11pt"/>
    </style:style>
    <style:style style:name="P13" style:family="paragraph" style:parent-style-name="Text_20_body" style:list-style-name="L1">
      <style:text-properties style:font-name="Times New Roman" fo:font-size="11pt" officeooo:paragraph-rsid="001c88d9" style:font-size-asian="11pt" style:font-size-complex="11pt"/>
    </style:style>
    <style:style style:name="T1" style:family="text">
      <style:text-properties style:font-name="Times New Roman" fo:font-size="18pt" style:font-size-asian="18pt" style:font-size-complex="18pt"/>
    </style:style>
    <style:style style:name="T2" style:family="text">
      <style:text-properties style:font-name="Times New Roman" fo:font-size="18pt" officeooo:rsid="0010f9d2" style:font-size-asian="18pt" style:font-size-complex="18pt"/>
    </style:style>
    <style:style style:name="T3" style:family="text">
      <style:text-properties style:font-name="Times New Roman" fo:font-size="14pt" style:font-size-asian="14pt" style:font-size-complex="14pt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font-name="Times New Roman"/>
    </style:style>
    <style:style style:name="T6" style:family="text">
      <style:text-properties style:font-name="Times New Roman" fo:font-size="14pt" officeooo:rsid="001a05bd" style:font-size-asian="14pt" style:font-size-complex="14pt"/>
    </style:style>
    <style:style style:name="T7" style:family="text">
      <style:text-properties style:font-name="Times New Roman" fo:font-size="14pt" officeooo:rsid="001b8fbd" style:font-size-asian="14pt" style:font-size-complex="14pt"/>
    </style:style>
    <style:style style:name="T8" style:family="text">
      <style:text-properties fo:color="#c9211e" loext:opacity="100%" style:font-name="Times New Roman" fo:font-size="14pt" style:font-size-asian="14pt" style:font-size-complex="14pt"/>
    </style:style>
    <style:style style:name="T9" style:family="text">
      <style:text-properties fo:color="#000000" loext:opacity="100%" style:font-name="Times New Roman" fo:font-size="14pt" fo:font-weight="bold" officeooo:rsid="001a05bd" style:font-size-asian="14pt" style:font-weight-asian="bold" style:font-size-complex="14pt" style:font-weight-complex="bold"/>
    </style:style>
    <style:style style:name="T10" style:family="text">
      <style:text-properties fo:color="#000000" loext:opacity="100%" style:font-name="Times New Roman" fo:font-size="14pt" fo:font-weight="bold" style:font-size-asian="14pt" style:font-weight-asian="bold" style:font-size-complex="14pt" style:font-weight-complex="bold"/>
    </style:style>
    <style:style style:name="T11" style:family="text"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T12" style:family="text">
      <style:text-properties style:font-name="Times New Roman" fo:font-size="14pt" fo:font-weight="normal" officeooo:rsid="001e7f9c" style:font-size-asian="14pt" style:font-weight-asian="normal" style:font-size-complex="14pt" style:font-weight-complex="normal"/>
    </style:style>
    <style:style style:name="T13" style:family="text">
      <style:text-properties fo:color="#2a6099" loext:opacity="100%" style:font-name="Times New Roman" fo:font-size="14pt" style:text-underline-style="solid" style:text-underline-width="auto" style:text-underline-color="font-color" officeooo:rsid="001cca8d" style:font-size-asian="14pt" style:font-size-complex="14pt"/>
    </style:style>
    <style:style style:name="T14" style:family="text">
      <style:text-properties officeooo:rsid="00174273"/>
    </style:style>
    <style:style style:name="T15" style:family="text">
      <style:text-properties officeooo:rsid="001b8fbd"/>
    </style:style>
    <style:style style:name="T16" style:family="tex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T17" style:family="text">
      <style:text-properties style:font-name="Times New Roman" fo:font-size="14pt" fo:font-weight="normal" officeooo:rsid="0010f9d2" style:font-size-asian="14pt" style:font-weight-asian="normal" style:font-size-complex="14pt" style:font-weight-complex="normal"/>
    </style:style>
    <style:style style:name="T18" style:family="text">
      <style:text-properties style:font-name="Times New Roman" fo:font-size="14pt" officeooo:rsid="00210858" style:font-size-asian="14pt" style:font-size-complex="14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Strong_20_Emphasis"><text:span text:style-name="T1">ANKETA PRO OBČANY OBCE </text:span></text:span><text:span text:style-name="Strong_20_Emphasis"><text:span text:style-name="T2">BŘÍSTVÍ</text:span></text:span></text:h>
      <text:p text:style-name="P2"><text:span text:style-name="Strong_20_Emphasis"><text:span text:style-name="T1">k vyjádření názoru na budoucnost kostela </text:span></text:span><text:span text:style-name="Strong_20_Emphasis"><text:span text:style-name="T2">Nalezení sv. Kříže</text:span></text:span><text:span text:style-name="Strong_20_Emphasis"><text:span text:style-name="T1"> </text:span></text:span></text:p>
      <text:p text:style-name="P2"><text:span text:style-name="Strong_20_Emphasis"><text:span text:style-name="T3"/></text:span></text:p>
      <text:p text:style-name="Text_20_body"><text:span text:style-name="Strong_20_Emphasis"><text:span text:style-name="T3">Vážení občané,</text:span></text:span></text:p>
      <text:p text:style-name="P3"><text:tab/>Obec si Vám dovoluje předložit tuto anketu s cílem zjistit Váš názor na další směřování kostela nacházejícího se v centru obce.</text:p>
      <text:p text:style-name="P3"><text:tab/>Tento kostel představuje významnou architektonickou dominantu obce a zároveň důležitý historický, kulturní i duchovní odkaz předchozích generací. Jeho budoucnost může zásadně ovlivnit charakter obce i kvalitu veřejného prostoru pro další generace.</text:p>
      <text:p text:style-name="P3"><text:tab/>Obec byla ze strany současného vlastníka přednostně oslovena s možností bezúplatného převodu kostela do svého vlastnictví. Tato varianta by umožnila, aby budoucí využití kostela zůstalo plně v rukou obce a jejích obyvatel a mohlo být přizpůsobeno potřebám místní komunity.</text:p>
      <text:p text:style-name="P3"><text:tab/>V případě, že obec o tento bezúplatný převod neprojeví zájem, bude vlastník jednat s dalšími potenciálními zájemci, zejména z řad jiných církví (např. pravoslavné či dalších registrovaných církevních subjektů), což by znamenalo, že další směřování a využití objektu již nebude možné ze strany obce ovlivnit.</text:p>
      <text:p text:style-name="P4"><text:tab/>Zastupitelstvo obce považuje za důležité znát stanovisko občanů, neboť se jedná o rozhodnutí s dlouhodobým dopadem na život v obci. Proto Vás žádá o vyjádření Vašeho názoru.</text:p>
      <text:p text:style-name="Text_20_body"><text:span text:style-name="Strong_20_Emphasis"><text:span text:style-name="T3"/></text:span></text:p>
      <text:p text:style-name="P5"><text:span text:style-name="Strong_20_Emphasis"><text:span text:style-name="T3">Otázka: Jakou variantu dalšího řešení preferujete?</text:span></text:span></text:p>
      <text:p text:style-name="P6">☐ <text:span text:style-name="T4">Souhlasím s bezúplatným převodem kostela do vlastnictví obce</text:span><text:line-break/>(obec by se stala vlastníkem objektu a mohla by rozhodovat o jeho zachování, správě i smysluplném využití pro veřejnost)</text:p>
      <text:p text:style-name="P6"/>
      <text:p text:style-name="P6">☐<text:span text:style-name="T4"> Upřednostňuji nabídnutí kostela jiným zájemcům z řad církví</text:span><text:line-break/>(např. pravoslavné církvi či jiným registrovaným církevním subjektům)</text:p>
      <text:p text:style-name="P6"/>
      <text:p text:style-name="P6">☐ <text:span text:style-name="T4">Nemám k dané problematice jednoznačný názor</text:span></text:p>
      <text:p text:style-name="Text_20_body"><text:span text:style-name="Strong_20_Emphasis"><text:span text:style-name="T5"/></text:span></text:p>
      <text:p text:style-name="P7"><text:soft-page-break/><text:span text:style-name="Strong_20_Emphasis"><text:span text:style-name="T6">Číslo popisné </text:span></text:span><text:span text:style-name="Strong_20_Emphasis"><text:span text:style-name="T7">(povinný údaj)</text:span></text:span></text:p>
      <table:table table:name="Tabulka1" table:style-name="Tabulka1">
        <table:table-column table:style-name="Tabulka1.A"/>
        <table:table-row>
          <table:table-cell table:style-name="Tabulka1.A1" office:value-type="string">
            <text:p text:style-name="Table_20_Contents"><text:s text:c="11"/></text:p>
            <text:p text:style-name="Table_20_Contents"><text:s text:c="31"/></text:p>
          </table:table-cell>
        </table:table-row>
      </table:table>
      <text:p text:style-name="Text_20_body"><text:span text:style-name="Strong_20_Emphasis"><text:span text:style-name="T6"/></text:span></text:p>
      <text:p text:style-name="Text_20_body"><text:span text:style-name="Strong_20_Emphasis"><text:span text:style-name="T3">Doplňující údaje (nepovinné):</text:span></text:span></text:p>
      <text:p text:style-name="P8">Věková kategorie:</text:p>
      <text:p text:style-name="P8"><text:s/>☐ 18–30 let ☐ 31–50 let ☐ 51–65 let ☐ nad 65 let</text:p>
      <text:p text:style-name="P6">Trvalý pobyt v obci:<text:line-break/>☐ ano ☐ ne</text:p>
      <text:p text:style-name="Text_20_body"><text:span text:style-name="Strong_20_Emphasis"><text:span text:style-name="T3"/></text:span></text:p>
      <text:p text:style-name="Text_20_body"><text:span text:style-name="Strong_20_Emphasis"><text:span text:style-name="T3">Termín odevzdání ankety:</text:span></text:span><text:span text:style-name="T8"> </text:span><text:span text:style-name="T9">1. května</text:span><text:span text:style-name="T10"> 2026</text:span></text:p>
      <text:p text:style-name="P9"><text:span text:style-name="Strong_20_Emphasis"><text:span text:style-name="T3"/></text:span></text:p>
      <text:p text:style-name="P9"><text:span text:style-name="Strong_20_Emphasis"><text:span text:style-name="T3">Způsob odevzdání:</text:span></text:span></text:p>
      <text:p text:style-name="P9"><text:span text:style-name="Strong_20_Emphasis"><text:span text:style-name="T11">☐ osobně na obecním úřadě v úředních hodinách<text:line-break/>☐ vhozením do připravené schránky před úřadem (nejpozději do 1. května 2026 do 18:00)<text:line-break/>☐ elektronicky (nejpozději do 1. května 2026 do 2</text:span></text:span><text:span text:style-name="Strong_20_Emphasis"><text:span text:style-name="T12">3</text:span></text:span><text:span text:style-name="Strong_20_Emphasis"><text:span text:style-name="T11">:</text:span></text:span><text:span text:style-name="Strong_20_Emphasis"><text:span text:style-name="T12">59</text:span></text:span><text:span text:style-name="Strong_20_Emphasis"><text:span text:style-name="T11">) </text:span></text:span><draw:frame draw:style-name="fr1" draw:name="Obrázek1" text:anchor-type="char" svg:x="13.157cm" svg:y="1.787cm" svg:width="3.454cm" svg:height="3.42cm" draw:z-index="0"><draw:image xlink:href="Pictures/10000001000000CA000000C866159FE1.png" xlink:type="simple" xlink:show="embed" xlink:actuate="onLoad" draw:mime-type="image/png"/></draw:frame></text:p>
      <text:p text:style-name="P9"><text:a xlink:type="simple" xlink:href="https://forms.gle/DTBTNKGzWe6jYtTi8" text:style-name="Internet_20_link" text:visited-style-name="Visited_20_Internet_20_Link"><text:span text:style-name="Strong_20_Emphasis"><text:span text:style-name="T13">https://forms.gle/DTBTNKGzWe6jYtTi8</text:span></text:span></text:a></text:p>
      <text:p text:style-name="P9"><text:span text:style-name="Strong_20_Emphasis"><text:span text:style-name="T3"/></text:span></text:p>
      <text:p text:style-name="P9"><text:span text:style-name="Strong_20_Emphasis"><text:span text:style-name="T3"/></text:span></text:p>
      <text:p text:style-name="Text_20_body"><text:span text:style-name="Strong_20_Emphasis"><text:span text:style-name="T3">Závěrečné ustanovení:</text:span></text:span><text:span text:style-name="T3"><text:line-break/>Výsledky ankety budou sloužit jako podklad pro rozhodování orgánů obce. Anketa má nezávazný charakter.</text:span></text:p>
      <text:p text:style-name="P6">Děkujeme Vám za spolupráci a za Váš čas věnovaný vyplnění ankety.</text:p>
      <text:p text:style-name="P6"><text:s/></text:p>
      <text:p text:style-name="P10">Ve Bříství dne <text:span text:style-name="T14">1</text:span><text:span text:style-name="T15">8</text:span>. dubna 2026</text:p>
      <text:p text:style-name="P10"/>
      <text:p text:style-name="P11"><text:span text:style-name="T3"><text:s text:c="33"/></text:span><text:span text:style-name="T16"><text:s text:c="19"/></text:span><text:span text:style-name="T11"><text:s text:c="2"/></text:span><text:span text:style-name="Strong_20_Emphasis"><text:span text:style-name="T17">Libor Šmejkal </text:span></text:span><text:span text:style-name="T3"><text:line-break/> <text:s text:c="52"/></text:span><text:span text:style-name="T18">starosta obce</text:span></text:p>
      <text:p text:style-name="P12"/>
      <text:list text:style-name="L1">
        <text:list-item>
          <text:p text:style-name="P13">Volné formuláře ankety jsou dostupné na webových stránkách obce nebo na obecním úřadě v úředních hodinách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88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4-08T21:07:48.038000000</meta:creation-date>
    <dc:date>2026-04-19T14:54:04.345439000</dc:date>
    <meta:editing-duration>P2DT14M38S</meta:editing-duration>
    <meta:editing-cycles>14</meta:editing-cycles>
    <meta:generator>LibreOffice/25.8.5.2$Windows_X86_64 LibreOffice_project/9c8b85f387cc00a89945a79c9e6239f32e450ac2</meta:generator>
    <meta:print-date>2026-04-18T15:30:19.728000000</meta:print-date>
    <meta:document-statistic meta:table-count="1" meta:image-count="1" meta:object-count="0" meta:page-count="2" meta:paragraph-count="29" meta:word-count="364" meta:character-count="2579" meta:non-whitespace-character-count="2086"/>
  </office:meta>
</office:document-meta>
</file>